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694in" fo:margin-bottom="0.25in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margin-top="0.0694in" fo:margin-bottom="0.0694in" fo:line-height="0.5277in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38pt" style:font-size-asian="38pt" style:font-size-complex="38pt" style:text-combine="lines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38pt" style:font-size-asian="38pt" style:font-size-complex="38pt" style:text-combine="lines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19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20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21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22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23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24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25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26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fo:margin-top="0.0694in" fo:margin-bottom="0.0694in" fo:line-height="0.0833in"/>
      <style:text-properties style:font-name="標楷體" style:font-name-asian="標楷體" fo:font-size="10pt" style:font-size-asian="10pt" style:font-size-complex="10pt"/>
    </style:style>
    <style:style style:name="P31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32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fo:margin-top="0.0694in" fo:margin-bottom="0.0694in" fo:line-height="0.2777in"/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fo:text-align="center" fo:margin-top="0.0694in" fo:margin-bottom="0.0694in" fo:line-height="0.2777in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115年度彰化縣埤頭鄉農會會員子女獎學金申請書</text:p>
      <text:p text:style-name="P2">一、申請人(會員)：</text:p>
      <text:p text:style-name="P3"><text:span text:style-name="T4">二、</text:span><text:span text:style-name="T5">是否本會會員：(須入會滿</text:span><text:span text:style-name="T6">一</text:span><text:span text:style-name="T7">年以上)：</text:span><text:span text:style-name="T8">□</text:span><text:span text:style-name="T9">是</text:span><text:span text:style-name="T10"><text:s/></text:span><text:span text:style-name="T11"><text:s/></text:span><text:span text:style-name="T12"><text:s/></text:span><text:span text:style-name="T13">□</text:span><text:span text:style-name="T14">否</text:span><text:span text:style-name="T15"><text:s/></text:span></text:p>
      <text:p text:style-name="P16"><text:s text:c="4"/>會員身份證字號： <text:s text:c="14"/></text:p>
      <text:p text:style-name="P17"><text:s text:c="4"/>會員編號(由農會填寫)：</text:p>
      <text:p text:style-name="P18">三、學生姓名：</text:p>
      <text:p text:style-name="P19">四、學生與申請人(會員)關係：</text:p>
      <text:p text:style-name="P20">五、就讀學校名稱： <text:s text:c="19"/>年級、科系別：</text:p>
      <text:p text:style-name="P21">六、檢附證件：</text:p>
      <text:p text:style-name="P22"><text:s text:c="4"/>□<text:s/>114年度上、下學期，學業成績乙份</text:p>
      <text:p text:style-name="P23"><text:s text:c="4"/>□<text:s/>115年度在學證明書正本乙份</text:p>
      <text:p text:style-name="P24"><text:s text:c="4"/>□<text:s/>現住人口詳細記事之戶口名簿或戶籍謄本</text:p>
      <text:p text:style-name="P25"><text:s text:c="4"/>□<text:s/>申請人存摺影本</text:p>
      <text:p text:style-name="P26"><text:s text:c="8"/>此 <text:s text:c="4"/>致</text:p>
      <text:p text:style-name="P27"><text:s text:c="4"/>彰化縣埤頭鄉農會 <text:s text:c="4"/>台照</text:p>
      <text:p text:style-name="P28"><text:s text:c="18"/>申請人(會員)：</text:p>
      <text:p text:style-name="P29"><text:s text:c="18"/>住 <text:s text:c="7"/>址：彰化縣埤頭鄉 <text:s text:c="6"/></text:p>
      <text:p text:style-name="P30"/>
      <text:p text:style-name="P31"><text:s text:c="18"/>住 <text:s/>宅<text:s/>電<text:s/>話：</text:p>
      <text:p text:style-name="P32"><text:s text:c="18"/>手 <text:s text:c="7"/>機：</text:p>
      <text:p text:style-name="P33"/>
      <text:p text:style-name="P34"><text:span text:style-name="T35">中</text:span><text:span text:style-name="T36"><text:s text:c="2"/></text:span><text:span text:style-name="T37">華</text:span><text:span text:style-name="T38"><text:s text:c="2"/></text:span><text:span text:style-name="T39">民</text:span><text:span text:style-name="T40"><text:s text:c="2"/></text:span><text:span text:style-name="T41">國</text:span><text:span text:style-name="T42"><text:s text:c="3"/></text:span><text:span text:style-name="T43"><text:s text:c="3"/></text:span><text:span text:style-name="T44"><text:s text:c="2"/>年 <text:s text:c="2"/></text:span><text:span text:style-name="T45"><text:s/></text:span><text:span text:style-name="T46"><text:s text:c="2"/>月 <text:s text:c="6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2958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溪州鄉農會子女獎學金申請書</dc:title>
    <dc:description/>
    <dc:subject/>
    <meta:initial-creator>S.T.</meta:initial-creator>
    <dc:creator>carmee2</dc:creator>
    <meta:creation-date>2026-09-01T05:32:00Z</meta:creation-date>
    <dc:date>2026-09-01T05:32:00Z</dc:date>
    <meta:print-date>2026-07-06T01:3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9" meta:character-count="462" meta:row-count="3" meta:non-whitespace-character-count="394"/>
  </office:meta>
</office:document-meta>
</file>